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rtraege:organisatorisches:20221208_protokoll_haus_abschluss"/><text:bookmark-start text:name="__RefHeading___protokollhaus_abschluss_1"/><text:bookmark-start text:name="protokollhaus_abschluss"/>Protokoll: Haus Abschluss<text:bookmark-end text:name="__RefHeading___protokollhaus_abschluss_1"/><text:bookmark-end text:name="protokollhaus_abschluss"/></text:h>
      <text:p text:style-name="Text_20_body">Was <text:span text:style-name="Strong_20_Emphasis">IMMER</text:span> beim verlassen des Hauses sicherzustellen ist.</text:p>
      <text:p text:style-name="Text_20_body"><text:span text:style-name=""><text:span text:style-name="Emphasis">(Stand: 2022-12-08)</text:span></text:span></text:p>
      <text:p text:style-name="Text_20_body">Bei Störungen ist die NBZ-Vertretung (Michael, Karin, …) zu informieren. Die Rufnummern dazu finden sich an der mittleren Bürotür, ggf. innen an der Küchentür.Der letzte macht also nicht nur das Licht aus, sondern stellt sicher, dass folgende Punkte eingehalten und abgearbeitet werden, dies gilt auch wenn die Werkstatt noch besetzt sein sollte:</text:p>
      <text:list text:style-name="List_20_1" text:continue-numbering="false">
        <text:list-item>
          <text:p text:style-name="List_20_1_Content_First"> Alle BS-LUG Sachen weg und verstaut?</text:p>
        </text:list-item>
        <text:list-item>
          <text:p text:style-name="List_20_1_Content"> Beamer aus und Leinwand eingerollt?</text:p>
        </text:list-item>
        <text:list-item>
          <text:p text:style-name="List_20_1_Content"> Die Räume ordentlich hinterlassen (Tische, Stühle zurückgestellt, Müll entfernt, Geschirr im Geschirrspüler)?</text:p>
        </text:list-item>
        <text:list-item>
          <text:p text:style-name="List_20_1_Content"> Küche sauber?</text:p>
          <text:list text:style-name="List_20_1">
            <text:list-item>
              <text:p text:style-name="List_20_1_Content"> Geschirrspüler eingeräumt und ggf. angeschaltet wenn voll?</text:p>
            </text:list-item>
            <text:list-item>
              <text:p text:style-name="List_20_1_Content"> Tresen sauber und aufgeräumt?</text:p>
            </text:list-item>
            <text:list-item>
              <text:p text:style-name="List_20_1_Content"> Ggf.: Ist die Dachluke wieder geschlossen?</text:p>
            </text:list-item>
          </text:list>
        </text:list-item>
        <text:list-item>
          <text:p text:style-name="List_20_1_Content"> Wie ist der optische Zustand der Toiletten?</text:p>
        </text:list-item>
        <text:list-item>
          <text:p text:style-name="List_20_1_Content"> Sind <text:span text:style-name="Strong_20_Emphasis">ALLE</text:span> Fenster verschlossen?</text:p>
          <text:list text:style-name="List_20_1">
            <text:list-item>
              <text:p text:style-name="List_20_1_Content"> Schiebeglassfenster in Saal 1+2 verriegelt (Griff Oben)?</text:p>
            </text:list-item>
            <text:list-item>
              <text:p text:style-name="List_20_1_Content"> Fenster richtig geschlossen und nicht auf Kipp (Toilettenfenster)?</text:p>
            </text:list-item>
          </text:list>
        </text:list-item>
        <text:list-item>
          <text:p text:style-name="List_20_1_Content"> Sind <text:span text:style-name="Strong_20_Emphasis">ALLE</text:span> Türen richtig verschlossen eingerastet, und können nicht mehr geöffnet werden?</text:p>
          <text:list text:style-name="List_20_1">
            <text:list-item>
              <text:p text:style-name="List_20_1_Content"> Türaussengriffe 'freigestellt', also nicht zu betätigen?</text:p>
            </text:list-item>
            <text:list-item>
              <text:p text:style-name="List_20_1_Content"> Ist der Schnapper eingerastet?</text:p>
            </text:list-item>
            <text:list-item>
              <text:p text:style-name="List_20_1_Content"> Rütteltest?</text:p>
            </text:list-item>
          </text:list>
        </text:list-item>
        <text:list-item>
          <text:p text:style-name="List_20_1_Content"> Sind alle Lichter aus?</text:p>
        </text:list-item>
        <text:list-item>
          <text:p text:style-name="List_20_1_Content_Last"> Beim verlassen durch die letzte Tür, diese ebenso überprüft?</text:p>
        </text:list-item>
      </text:list>
      <text:p text:style-name="Text_20_body">(!) Es ist sinnvoll, sich zu merken wer das wann gemacht hat.</text:p>
      <text:p text:style-name="Text_20_body">Im Rahmen sozialen Verhaltens könnten diese Punkte auch gemeinsam abgearbeitet werden - und nicht vergessen sich dabei gegenseitig zu informieren, anstatt möglichst früh zu flüchten und die Arbeit dem langsamsten aufzubü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42:58</meta:creation-date>
    <dc:creator>Generated</dc:creator>
    <dc:date>2026-08-20T19::42:58</dc:date>
    <dc:language>en-US</dc:language>
    <meta:editing-cycles>1</meta:editing-cycles>
    <meta:editing-duration>PT0S</meta:editing-duration>
    <dc:title>vortraege:organisatorisches:20221208_protokoll_haus_abschluss</dc:title>
  </office:meta>
</office:document-meta>
</file>