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orträge/Sammlung;-" text:style-name="Internet_20_link" text:visited-style-name="Visited_20_Internet_20_Link">entry&gt;Vorträge/Sammlung;-</text:a></text:p>
      <text:h text:style-name="Heading_20_1" text:outline-level="1"><text:bookmark text:name="vortraege:pool:start"/><text:bookmark-start text:name="__RefHeading___sammlung_weiterer_vortraege_und_folien_1"/><text:bookmark-start text:name="sammlung_weiterer_vortraege_und_folien"/>Sammlung weiterer Vorträge und Folien<text:bookmark-end text:name="__RefHeading___sammlung_weiterer_vortraege_und_folien_1"/><text:bookmark-end text:name="sammlung_weiterer_vortraege_und_folien"/></text:h>
      <text:list text:style-name="List_20_1" text:continue-numbering="false">
        <text:list-item>
          <text:p text:style-name="List_20_1_Content_First"> <text:a xlink:type="simple" xlink:href="entry&amp;#62;Vorträge/Freifunk, Hintergründe und Einrichten;-" text:style-name="Internet_20_link" text:visited-style-name="Visited_20_Internet_20_Link">entry&gt;Vorträge/Freifunk, Hintergründe und Einrichten;-</text:a> 2022-08-03: Darkbit / Freifunk / <text:a xlink:type="simple" xlink:href="https://lpd-online.org/vortraege/pool/bs-lug_-_freifunk_-_darkbit.20220803.pdf" text:style-name="Internet_20_link" text:visited-style-name="Visited_20_Internet_20_Link">bs-lug_-_freifunk_-_darkbit.20220803.pdf</text:a></text:p>
        </text:list-item>
        <text:list-item>
          <text:p text:style-name="List_20_1_Content"> <text:a xlink:type="simple" xlink:href="entry&amp;#62;Vorträge/2FA, Zwei Faktor Authentifikation;-" text:style-name="Internet_20_link" text:visited-style-name="Visited_20_Internet_20_Link">entry&gt;Vorträge/2FA, Zwei Faktor Authentifikation;-</text:a> 2022-04-11: Darkbit / 2FA / <text:a xlink:type="simple" xlink:href="https://lpd-online.org/vortraege/pool/bs-lug_-_2fa_uebersicht_-_darkbit.20220411.pdf" text:style-name="Internet_20_link" text:visited-style-name="Visited_20_Internet_20_Link">bs-lug_-_2fa_uebersicht_-_darkbit.20220411.pdf</text:a></text:p>
        </text:list-item>
        <text:list-item>
          <text:p text:style-name="List_20_1_Content"> <text:a xlink:type="simple" xlink:href="entry&amp;#62;Vorträge/OpenSSH, SSH;-" text:style-name="Internet_20_link" text:visited-style-name="Visited_20_Internet_20_Link">entry&gt;Vorträge/OpenSSH, SSH;-</text:a> 2020-11-18: Marius / OpenSSH / <text:a xlink:type="simple" xlink:href="https://lpd-online.org/vortraege/pool/20201118_-_marius_-_openssh.pdf" text:style-name="Internet_20_link" text:visited-style-name="Visited_20_Internet_20_Link">20201118_-_marius_-_openssh.pdf</text:a></text:p>
        </text:list-item>
        <text:list-item>
          <text:p text:style-name="List_20_1_Content"> <text:a xlink:type="simple" xlink:href="entry&amp;#62;Vorträge/VPN und DNS;-" text:style-name="Internet_20_link" text:visited-style-name="Visited_20_Internet_20_Link">entry&gt;Vorträge/VPN und DNS;-</text:a> 2020-09-30: Marius / VPN und DNS / <text:a xlink:type="simple" xlink:href="https://lpd-online.org/vortraege/pool/20200930_-_marius_-_vpn_und_dns.pdf" text:style-name="Internet_20_link" text:visited-style-name="Visited_20_Internet_20_Link">20200930_-_marius_-_vpn_und_dns.pdf</text:a></text:p>
        </text:list-item>
        <text:list-item>
          <text:p text:style-name="List_20_1_Content"> <text:a xlink:type="simple" xlink:href="entry&amp;#62;Vorträge/DNS, DoH, DoT;-" text:style-name="Internet_20_link" text:visited-style-name="Visited_20_Internet_20_Link">entry&gt;Vorträge/DNS, DoH, DoT;-</text:a> 2020-09-30: Marius / Was ist DoH? / <text:a xlink:type="simple" xlink:href="https://lpd-online.org/vortraege/pool/20200930_-_marius_-_was_ist_doh.pdf" text:style-name="Internet_20_link" text:visited-style-name="Visited_20_Internet_20_Link">20200930_-_marius_-_was_ist_doh.pdf</text:a></text:p>
        </text:list-item>
        <text:list-item>
          <text:p text:style-name="List_20_1_Content"> <text:a xlink:type="simple" xlink:href="entry&amp;#62;Vorträge/Verschlüsselung/Cloud/Veracrypt;-" text:style-name="Internet_20_link" text:visited-style-name="Visited_20_Internet_20_Link">entry&gt;Vorträge/Verschlüsselung/Cloud/Veracrypt;-</text:a> 2020-09-09: Olaf / Verschlüsselter Cloud-Container zum selberbauen mit VeraCrypt / <text:a xlink:type="simple" xlink:href="https://lpd-online.org/vortraege/pool/20200909_-_olaf.m_-_eigene_verschluesselte_cloud.pdf" text:style-name="Internet_20_link" text:visited-style-name="Visited_20_Internet_20_Link">20200909_-_olaf.m_-_eigene_verschluesselte_cloud.pdf</text:a></text:p>
        </text:list-item>
        <text:list-item>
          <text:p text:style-name="List_20_1_Content"> <text:a xlink:type="simple" xlink:href="entry&amp;#62;SSH-Tunnel, SSH-VPN;-" text:style-name="Internet_20_link" text:visited-style-name="Visited_20_Internet_20_Link">entry&gt;SSH-Tunnel, SSH-VPN;-</text:a> 2020-09-02: Marius / SSH-Tunnel (SSH-VPN) / <text:a xlink:type="simple" xlink:href="https://lpd-online.org/vortraege/pool/lugbs-2020-ssh_vpn.pdf" text:style-name="Internet_20_link" text:visited-style-name="Visited_20_Internet_20_Link">lugbs-2020-ssh_vpn.pdf</text:a></text:p>
        </text:list-item>
        <text:list-item>
          <text:p text:style-name="List_20_1_Content"> 2020-05-13: Nils / DroidCam, Android Smartphone als Wireless Webcam oder IP benutzen. / <text:a xlink:type="simple" xlink:href="https://lpd-online.org/vortraege/pool/bs-lug_-_droidcam.20200513.nils.pdf" text:style-name="Internet_20_link" text:visited-style-name="Visited_20_Internet_20_Link">bs-lug_-_droidcam.20200513.nils.pdf</text:a> <text:a xlink:type="simple" xlink:href="entry&amp;#62;Vorträge/Tools/Webcam/Android als Webcam;-" text:style-name="Internet_20_link" text:visited-style-name="Visited_20_Internet_20_Link">entry&gt;Vorträge/Tools/Webcam/Android als Webcam;-</text:a></text:p>
        </text:list-item>
        <text:list-item>
          <text:p text:style-name="List_20_1_Content"> 2019-11-16: Marius / Datenschutz: Windows vs Linux (zum LPD-BS.2019.2) / <text:a xlink:type="simple" xlink:href="https://lpd-online.org/vortraege/pool/lugbs-lpd2019-datenschutz_-_windows_vs._linux.pdf" text:style-name="Internet_20_link" text:visited-style-name="Visited_20_Internet_20_Link">lugbs-lpd2019-datenschutz_-_windows_vs._linux.pdf</text:a> <text:a xlink:type="simple" xlink:href="entry&amp;#62;Vorträge/Datenschutz/Windows vs. Linux;-" text:style-name="Internet_20_link" text:visited-style-name="Visited_20_Internet_20_Link">entry&gt;Vorträge/Datenschutz/Windows vs. Linux;-</text:a></text:p>
        </text:list-item>
        <text:list-item>
          <text:p text:style-name="List_20_1_Content"> <text:a xlink:type="simple" xlink:href="entry&amp;#62;BSDG;-" text:style-name="Internet_20_link" text:visited-style-name="Visited_20_Internet_20_Link">entry&gt;BSDG;-</text:a> 2019-04-25: Marius / zum Themenabend: Neues vom Datenschutz / <text:a xlink:type="simple" xlink:href="https://lpd-online.org/vortraege/pool/20190325_-_marius_-_bdsg-neu-2019.pdf" text:style-name="Internet_20_link" text:visited-style-name="Visited_20_Internet_20_Link">20190325_-_marius_-_bdsg-neu-2019.pdf</text:a></text:p>
        </text:list-item>
        <text:list-item>
          <text:p text:style-name="List_20_1_Content"> <text:a xlink:type="simple" xlink:href="entry&amp;#62;Datenschutz;-" text:style-name="Internet_20_link" text:visited-style-name="Visited_20_Internet_20_Link">entry&gt;Datenschutz;-</text:a> 2019-04-25: Marius / zum Themenabend: Neues vom Datenschutz / <text:a xlink:type="simple" xlink:href="https://lpd-online.org/vortraege/pool/20190325_-_marius_-_1_jahr_datenschutzgrundverordnung.pdf" text:style-name="Internet_20_link" text:visited-style-name="Visited_20_Internet_20_Link">20190325_-_marius_-_1_jahr_datenschutzgrundverordnung.pdf</text:a></text:p>
        </text:list-item>
        <text:list-item>
          <text:p text:style-name="List_20_1_Content"> 2019-03-27: Marius / zum Themenabend: Digitale Selbstverteidigung / <text:a xlink:type="simple" xlink:href="https://lpd-online.org/vortraege/pool/20190327_-_digitale_selbstverteidigung.pdf" text:style-name="Internet_20_link" text:visited-style-name="Visited_20_Internet_20_Link">20190327_-_digitale_selbstverteidigung.pdf</text:a></text:p>
        </text:list-item>
        <text:list-item>
          <text:p text:style-name="List_20_1_Content"> 2018-10-11: Malte / Datenschutz: Windows vs Linux (zum SI.2018.9) / <text:a xlink:type="simple" xlink:href="https://lpd-online.org/vortraege/pool/malte_-_2018-10-11_-_datenschutz_win_vs_lin.pdf" text:style-name="Internet_20_link" text:visited-style-name="Visited_20_Internet_20_Link">malte_-_2018-10-11_-_datenschutz_win_vs_lin.pdf</text:a> <text:a xlink:type="simple" xlink:href="entry&amp;#62;Vorträge/Datenschutz/Windows vs. Linux;-" text:style-name="Internet_20_link" text:visited-style-name="Visited_20_Internet_20_Link">entry&gt;Vorträge/Datenschutz/Windows vs. Linux;-</text:a></text:p>
        </text:list-item>
        <text:list-item>
          <text:p text:style-name="List_20_1_Content"> 2018-08-22: Marius / DSGVO und Datenschutz / <text:a xlink:type="simple" xlink:href="https://lpd-online.org/vortraege/pool/lugbs-2018-08-22-datenschutz_und_dsgvo.pdf" text:style-name="Internet_20_link" text:visited-style-name="Visited_20_Internet_20_Link">lugbs-2018-08-22-datenschutz_und_dsgvo.pdf</text:a> <text:a xlink:type="simple" xlink:href="entry&amp;#62;Vorträge/Gesetze/DSGVO;-" text:style-name="Internet_20_link" text:visited-style-name="Visited_20_Internet_20_Link">entry&gt;Vorträge/Gesetze/DSGVO;-</text:a></text:p>
          <text:list text:style-name="List_20_1">
            <text:list-item>
              <text:p text:style-name="List_20_1_Content"> Weiterführende Links: * dsgvo-gesetz.de * dejure.org/gesetze/DSGVO * gesetze-im-internet.de</text:p>
            </text:list-item>
          </text:list>
        </text:list-item>
        <text:list-item>
          <text:p text:style-name="List_20_1_Content"> 2018-03-07: Marius / Was ist HTTPS / <text:a xlink:type="simple" xlink:href="https://lpd-online.org/vortraege/pool/20180307_-_was_ist_https.pdf" text:style-name="Internet_20_link" text:visited-style-name="Visited_20_Internet_20_Link">20180307_-_was_ist_https.pdf</text:a> <text:a xlink:type="simple" xlink:href="entry&amp;#62;Vorträge/Verschlüsselung/HTTPS;-" text:style-name="Internet_20_link" text:visited-style-name="Visited_20_Internet_20_Link">entry&gt;Vorträge/Verschlüsselung/HTTPS;-</text:a></text:p>
        </text:list-item>
        <text:list-item>
          <text:p text:style-name="List_20_1_Content"> 2018-02-02: Marius / Vom_Bit_zum_CBC / <text:a xlink:type="simple" xlink:href="https://lpd-online.org/vortraege/2018-02-02_-_vom_bit_zum_cbc.pdf" text:style-name="Internet_20_link" text:visited-style-name="Visited_20_Internet_20_Link">2018-02-02_-_vom_bit_zum_cbc.pdf</text:a> <text:a xlink:type="simple" xlink:href="entry&amp;#62;Vorträge/Verschlüsselung/CBC;-" text:style-name="Internet_20_link" text:visited-style-name="Visited_20_Internet_20_Link">entry&gt;Vorträge/Verschlüsselung/CBC;-</text:a></text:p>
        </text:list-item>
        <text:list-item>
          <text:p text:style-name="List_20_1_Content"> 2018: Marius / KryptoMathe / <text:a xlink:type="simple" xlink:href="https://lpd-online.org/vortraege/pool/2018_-_marius_-_kryptomathe.pdf" text:style-name="Internet_20_link" text:visited-style-name="Visited_20_Internet_20_Link">2018_-_marius_-_kryptomathe.pdf</text:a> <text:a xlink:type="simple" xlink:href="entry&amp;#62;Vorträge/Verschlüsselung/KryptoMathe;-" text:style-name="Internet_20_link" text:visited-style-name="Visited_20_Internet_20_Link">entry&gt;Vorträge/Verschlüsselung/KryptoMathe;-</text:a><text:a xlink:type="simple" xlink:href="entry&amp;#62;Vorträge/Verschlüsselung/Passwörter;-" text:style-name="Internet_20_link" text:visited-style-name="Visited_20_Internet_20_Link">entry&gt;Vorträge/Verschlüsselung/Passwörter;-</text:a></text:p>
        </text:list-item>
        <text:list-item>
          <text:p text:style-name="List_20_1_Content_Last"> LPD.2017.2: Nils / Android 1 / <text:a xlink:type="simple" xlink:href="https://lpd-online.org/vortraege/pool/lpd.2017.2_-_nils_-_-android_praesentation-1.pdf" text:style-name="Internet_20_link" text:visited-style-name="Visited_20_Internet_20_Link">lpd.2017.2_-_nils_-_-android_praesentation-1.pdf</text:a><text:a xlink:type="simple" xlink:href="entry&amp;#62;Vorträge/Android;-" text:style-name="Internet_20_link" text:visited-style-name="Visited_20_Internet_20_Link">entry&gt;Vorträge/Android;-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4::46:17</meta:creation-date>
    <dc:creator>Generated</dc:creator>
    <dc:date>2026-08-20T14::46:17</dc:date>
    <dc:language>en-US</dc:language>
    <meta:editing-cycles>1</meta:editing-cycles>
    <meta:editing-duration>PT0S</meta:editing-duration>
    <dc:title>vortraege:pool:start</dc:title>
  </office:meta>
</office:document-meta>
</file>